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標楷體1" svg:font-family="標楷體" style:font-family-generic="script" style:font-pitch="fixed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2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paragraph-rsid="000fa328" style:font-name-asian="標楷體1"/>
    </style:style>
    <style:style style:name="P2" style:family="paragraph" style:parent-style-name="Standard">
      <style:paragraph-properties fo:margin-top="0.275cm" fo:margin-bottom="0.275cm" loext:contextual-spacing="false"/>
      <style:text-properties fo:font-size="14pt" officeooo:paragraph-rsid="000fa328" style:font-name-asian="標楷體1" style:font-size-asian="14pt" style:font-size-complex="14pt"/>
    </style:style>
    <style:style style:name="P3" style:family="paragraph" style:parent-style-name="Standard">
      <style:paragraph-properties fo:margin-top="0.275cm" fo:margin-bottom="0.275cm" loext:contextual-spacing="false"/>
      <style:text-properties fo:font-size="14pt" officeooo:paragraph-rsid="001123c7" style:font-name-asian="標楷體1" style:font-size-asian="14pt" style:font-size-complex="14pt"/>
    </style:style>
    <style:style style:name="P4" style:family="paragraph" style:parent-style-name="Standard">
      <style:paragraph-properties fo:margin-left="0cm" fo:margin-right="0cm" fo:text-indent="0cm" style:auto-text-indent="false" style:writing-mode="lr-tb"/>
    </style:style>
    <style:style style:name="P5" style:family="paragraph" style:parent-style-name="Standard">
      <style:paragraph-properties fo:margin-left="0cm" fo:margin-right="0cm" fo:text-indent="0.988cm" style:auto-text-indent="false" style:writing-mode="lr-tb"/>
      <style:text-properties style:font-name="標楷體" fo:font-size="14pt" style:font-name-asian="標楷體2" style:font-size-asian="14pt" style:font-name-complex="標楷體2" style:font-size-complex="14pt"/>
    </style:style>
    <style:style style:name="P6" style:family="paragraph" style:parent-style-name="Standard">
      <style:paragraph-properties fo:margin-top="0.275cm" fo:margin-bottom="0.275cm" loext:contextual-spacing="false"/>
      <style:text-properties style:font-name="標楷體" fo:font-size="14pt" officeooo:paragraph-rsid="000fa328" style:font-name-asian="標楷體2" style:font-size-asian="14pt" style:font-name-complex="標楷體2" style:font-size-complex="14pt"/>
    </style:style>
    <style:style style:name="P7" style:family="paragraph" style:parent-style-name="Standard">
      <style:paragraph-properties fo:margin-left="0cm" fo:margin-right="0cm" fo:text-indent="0cm" style:auto-text-indent="false" style:writing-mode="lr-tb"/>
    </style:style>
    <style:style style:name="P8" style:family="paragraph" style:parent-style-name="Standard">
      <style:paragraph-properties fo:margin-left="0cm" fo:margin-right="0cm" fo:text-indent="0cm" style:auto-text-indent="false" style:writing-mode="lr-tb"/>
      <style:text-properties style:font-name="標楷體" fo:font-size="14pt" style:font-name-asian="標楷體2" style:font-size-asian="14pt" style:font-name-complex="標楷體2" style:font-size-complex="14pt"/>
    </style:style>
    <style:style style:name="P9" style:family="paragraph" style:parent-style-name="Standard">
      <style:paragraph-properties fo:margin-left="0cm" fo:margin-right="0cm" fo:line-height="0.988cm" fo:text-indent="1cm" style:auto-text-indent="false" style:writing-mode="lr-tb"/>
    </style:style>
    <style:style style:name="T1" style:family="text">
      <style:text-properties fo:font-size="20pt" style:font-size-asian="20pt" style:font-size-complex="20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style:font-name="標楷體" fo:font-size="20pt" style:font-name-asian="標楷體2" style:font-size-asian="20pt" style:font-name-complex="標楷體2" style:font-size-complex="20pt"/>
    </style:style>
    <style:style style:name="T4" style:family="text">
      <style:text-properties style:font-name="標楷體" fo:font-size="20pt" style:font-name-asian="標楷體2" style:font-size-asian="20pt" style:language-asian="zh" style:country-asian="HK" style:font-name-complex="標楷體2" style:font-size-complex="20pt"/>
    </style:style>
    <style:style style:name="T5" style:family="text">
      <style:text-properties style:font-name="標楷體" fo:font-size="14pt" style:font-name-asian="標楷體2" style:font-size-asian="14pt" style:font-name-complex="標楷體2" style:font-size-complex="14pt"/>
    </style:style>
    <style:style style:name="T6" style:family="text">
      <style:text-properties style:font-name="標楷體" fo:font-size="14pt" style:font-name-asian="標楷體2" style:font-size-asian="14pt" style:language-asian="zh" style:country-asian="HK" style:font-name-complex="標楷體2" style:font-size-complex="14pt"/>
    </style:style>
    <style:style style:name="T7" style:family="text">
      <style:text-properties style:font-name="標楷體" fo:font-size="14pt" style:text-underline-style="solid" style:text-underline-width="auto" style:text-underline-color="font-color" style:font-name-asian="標楷體2" style:font-size-asian="14pt" style:font-name-complex="標楷體2" style:font-size-complex="14pt"/>
    </style:style>
    <style:style style:name="T8" style:family="text">
      <style:text-properties style:font-name="標楷體" style:font-name-asian="標楷體2" style:font-name-complex="標楷體2"/>
    </style:style>
    <style:style style:name="T9" style:family="text">
      <style:text-properties style:font-name-complex="Times New Roman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 text:c="13"/>我最喜歡冬天的櫻花</text:span> <text:s text:c="16"/><text:span text:style-name="T2">六丁王顗涵</text:span></text:p>
      <text:p text:style-name="P2"><text:s text:c="4"/>寒冷的冬天，它堅強、奮力的綻放，為人們在人間增添色彩；嚴寒的天氣，它勇敢、無私的綻放，在枯木群中綻放色彩。它在臺灣雖不常見，但去過日本的人都知道，它是最常見的行道樹–櫻花。</text:p>
      <text:p text:style-name="P2"><text:s text:c="4"/>還記得我生日那天，一家人到日月潭遊玩，坐纜車到九族文化村賞櫻，從售票口一路走到遊樂設施區，整路開滿櫻花，各種品種、顏色的櫻花。粉色的 ，像嬰兒稚嫩的臉蛋，那是吉野櫻；酒紅色的，像香氣濃郁的葡萄酒，那是八重櫻；白色的，像一張乾淨的畫紙，那是富士櫻。這三種是九族主要的櫻花，三種櫻花都開得很漂亮，我們邊走邊拍照，有時還會有小蜜蜂跟我們一起入鏡呢！</text:p>
      <text:p text:style-name="P3"><text:tab/> <text:s/>在我印象中，櫻花沒什麼特別的氣味，但有一種需要非常仔細的聞才聞得到的淡淡的花香，以前去過日本的嵐山，一次大約一小時的環嵐山之旅，不管是坐小火車到保津川上游，還是從上游坐船到中游的入口，一路上只有悅耳的鳥鳴以及粉嫩的櫻花陪伴，還有清新的空氣和清澈見底的河川，也能隱隱約約的嗅到甜甜的花香味，而車上、船上的遊客也只是靜靜的享受大自然，並未有任何一句多餘的交談，讓我能更享受眼前那滿山滿谷的櫻花。</text:p>
      <text:p text:style-name="P2"><text:tab/> <text:s/>櫻花是種浪漫、優雅的象徵，可是它開花時間已經不如以往，想再欣賞「滿山滿谷」的櫻花也是越來越困難了，這是為什麼？因為「地球暖化」，櫻花只能適應寒冷的天氣，溫度太高它就無法生長，所以為了那美麗的櫻花，我決定以後夏天就少開冷氣，可以不用開冷氣就不開吧！</text:p>
      <text:p text:style-name="P2"/>
      <text:p text:style-name="P2"><text:span text:style-name="T3">我最喜歡秋天的楓葉 <text:s text:c="5"/></text:span><text:span text:style-name="T8">六甲李柏霖</text:span></text:p>
      <text:p text:style-name="P5">我最喜歡秋天的職務是白裡透紅的楓葉，每次去日本的季節都是秋天，瀑布下長滿一排一排有秩序的楓葉，配上一條清澈的河流，堪稱「人間仙境」。秋天的楓葉灑落在五顏六色的房子及街道上，讓到此處觀光的旅客不得不停下腳步，欣賞大自然的美景。我喜歡坐在一顆一顆的石頭上，輕撫冰涼的河水，觀察著楓葉的形狀及紋路，一陣又一陣的徐風使地上的楓葉翩翩飛舞，樹上的鳥兒如和著舞蹈般唱起歌來，秋天也有許多景色等著大家憶起去探索。</text:p>
      <text:p text:style-name="P5">秋天的楓葉長得很像加拿大的國旗，頁面的紋路就像人類的血管，相互交錯；楓葉就像一片薄薄的餅乾，輕輕一折，喀嘶一聲，便分成兩半，但他們還是努力的躺在那裡，因為他們在做一件事，就是讓此處成為美不勝收的觀光景點，他們並不會受到風的影響，這樣才能使遊客看見落滿地的楓葉。楓葉有三種顏色，分別是紅色、黃色以及橙色，較為常見的是紅色和橙色，而且看著每片完整的楓葉，就可以使我忘卻所有煩惱。</text:p>
      <text:p text:style-name="P5">據說，楓葉是當地最受歡迎的植物，大家為了看見美麗的風景，到當地觀光的旅客完全不會隨手亂丟垃圾，這片楓葉海，是觀光客一輩子都不會忘卻的美景，到底是甚麼原因讓當地的環境如此乾淨、美輪美奐，還擁有優秀的解說員呢?</text:p>
      <text:p text:style-name="P6"><text:soft-page-break/><text:s text:c="3"/>我真的非常希望大家到那邊觀光的時候，一起做好環境整潔，讓其他的觀光客也愛上這片楓葉海，愛上這迷人的秋楓</text:p>
      <text:p text:style-name="P6"/>
      <text:p text:style-name="P2"><text:span text:style-name="T3">我最喜歡春天的花旗木 <text:s text:c="3"/></text:span><text:span text:style-name="T8">六丁潘彥愷</text:span></text:p>
      <text:p text:style-name="P4"><text:span text:style-name="T5"><text:s text:c="3"/>寒冷的冬天已經結束，溫暖的春天已經來臨，春暖花開，許多花朵盛開，花旗木也在此時登場，爸爸在網路上看到有許多地方可以欣賞到花旗木，高雄有三個地方以種植花旗木聞名，有</text:span><text:span text:style-name="T7">阿公店森林公園</text:span><text:span text:style-name="T5">，</text:span><text:span text:style-name="T7">寶來溫泉</text:span><text:span text:style-name="T5">和</text:span><text:span text:style-name="T7">天台山</text:span><text:span text:style-name="T5">，爸爸就說：今天天氣好，是個賞花的好日子，於是爸爸提議就去</text:span><text:span text:style-name="T7">天台山</text:span><text:span text:style-name="T5">賞花吧！。</text:span></text:p>
      <text:p text:style-name="P4"><text:span text:style-name="T5"><text:s text:c="4"/>我們開了一小時的車程，就到了</text:span><text:span text:style-name="T7">天台山</text:span><text:span text:style-name="T5">，它是一貫道道場，在貳零零捌年才完工開放給大家參觀，花旗木培育於圓覺園、日月湖畔和後花園，全區約有四百多株，每株樹齡大約十~二十年左右，樹齡越久花越茂盛，花旗木別名又稱桃紅陣雨樹、泰國櫻花，有台灣「四月櫻花」之稱，花朵有五片花瓣，花蕊是黃色的，花朵沿著枝條而生，排列整齊，怒放的姿態漂亮極了，遠看好像雞毛撢子，我忍不住在樹下拍了許多相片，這是我第一次賞花旗木，當然要多拍幾張留念，它的豔麗透露出令人屏息的美，它的花朵比櫻花更大，花期也比櫻花長，不易被風吹落，常被人誤認為櫻花，因為遠遠看好像櫻花，這一趟來得真值得，園區環境清幽，逛完一圈，身心舒暢。</text:span></text:p>
      <text:p text:style-name="P8"><text:s text:c="4"/>今年疫情席捲全球，國內旅遊是民眾首選，健行賞花變成戶外熱門行程，花旗木大範圍同時綻放，不管從哪個角度看，都十分療癒，何不趕快安排假期，趁三~四月花期時間，走出戶外賞賞花吧！但別忘了保持戶外社交距離至少一公尺以上的防疫禮儀喔！</text:p>
      <text:p text:style-name="P2"><text:span text:style-name="T3">我最喜歡冬天的桂花</text:span><text:span text:style-name="T8"> <text:s/>　　六丁劉子菁</text:span></text:p>
      <text:p text:style-name="P4"><text:span text:style-name="T5">　　那</text:span><text:span text:style-name="T6">老家旁的桂花，是我們姐妹們每年寒假最喜歡去的地方。我們喜歡坐在旁邊的矮板凳上，捲起我們的衣袖，讓我們的雙手捧著桂花來聞香，在小鳥的吱吱叫聲中，冷冽的寒風裡飄來芳香馥郁的桂花香，看著桂花的花蕊，小巧玲瓏的細細的花朵，風一吹很像是跳舞一般。誰說冬天的享受是在被窩裡呢？我偏偏要說：「冬天最棒的享受是到老家的花圃裡看桂花，我最喜歡冬天的桂花，這芬芳的桂花香，讓我愛上了冬天！」</text:span></text:p>
      <text:p text:style-name="P4"><text:span text:style-name="T5">　　</text:span><text:span text:style-name="T6">那老家旁的桂花樹，每到冬天時，庭院裡總是會飄來一陣一陣的桂花香氣，交叉的枝幹帶著綠綠的葉子，從它的身軀裡會長出細細白白的花蕊雍容典雅，但它是很脆弱的，只要遭到小鳥攻擊，或人為觸動都會讓它斷落，花期也不長，它不畏冷風在庭院裡綻放香氣，雪白的花朵與花圃裡花朵爭奇</text:span><text:span text:style-name="T5">鬥</text:span><text:span text:style-name="T6">豔。迎著冷風，清新的桂花香令人聞起來全身舒暢。</text:span></text:p>
      <text:p text:style-name="P4"><text:span text:style-name="T5">　　老家古厝的桂花樹庭院，充滿了許多我和姐姐的幼時記憶，只是隨著都市計劃實施，建設公司一直蓋新樓房，近年來已經有許多古厝被破壞興建新的房屋，讓</text:span><text:span text:style-name="T6">原有古老的四合院平房已經減少，老街街上變成到處是新的樓房了，讓人不勝唏噓。桂花園裡除了能散發出迷人的香味外，其實桂花花瓣加上蜂蜜泡茶喝也有一幅讓人沉醉的清香，味道非常的吸引我，在商業利益裡也有很多商品推出，相信桂花是值推廣的，希望我們老家的桂花庭園能繼續保存下去，讓我最喜歡的桂花香永遠記憶在腦海裡。</text:span></text:p>
      <text:p text:style-name="P4"><text:soft-page-break/><text:span text:style-name="T4">我最喜歡春天的蝶豆花</text:span><text:span text:style-name="T1"> <text:s text:c="4"/></text:span>六年乙班邱品禎</text:p>
      <text:p text:style-name="P9">只要到了春天，放學回來，我都能看到那爬滿網子、非常美麗的花。那正是媽媽用心栽培，同時也是我和媽媽最喜歡的花<text:span text:style-name="T9">--</text:span>那就是蝶豆花。每次只要我回家，我就會看到那一片呈現藍紫色的花牆，讓我心情舒暢。每到假日，媽媽、我和弟弟就會一起去外面幫蝶豆花澆水，順便欣賞蝶豆花。蝶豆花把整片牆染成了藍紫色。讓原本顏色不怎麼鮮艷的房子，多加了幾分色彩。</text:p>
      <text:p text:style-name="P9">紫色的花瓣配上綠色的葉子，讓蝶豆花顯得格外耀眼。一開始，我以為蝶豆花只是用來裝飾的植物，沒想到它還有染色的作用。蝶豆花是天然的食物染色劑，有一些地方的糕點、食物，就是利用蝶豆花染成藍色的。蝶豆花除了可以染食物之外，也可以放到飲料裡增添色彩。媽媽第一次把蝶豆花染色的飲料拿給我 時，我以為這只是老闆加的食用色素。沒想到，那竟然是我最常看到的蝶豆花。放了蝶豆花的飲料，因為花青素隨機酸鹼值的不同，而產生夢幻顏色，讓人不禁讚嘆它的美。一杯小小的飲料，不僅可以滿足味覺，還能衝擊視覺，真是好玩！</text:p>
      <text:p text:style-name="P9">我愛春天！我愛春天的蝶豆花；在春風徐徐、春光明媚的情況下看蝶豆花，是我在假日時的小確幸。多去戶外走走，不但能放鬆心情，還能發現大自然的奧秘！</text:p>
      <text:p text:style-name="P4"><text:span text:style-name="T6"/>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標楷體1" svg:font-family="標楷體" style:font-family-generic="script" style:font-pitch="fixed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" style:font-family-asian="新細明體" style:font-family-generic-asian="system" style:font-pitch-asian="variable" style:font-size-asian="12pt" style:language-asian="zh" style:country-asian="TW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1-17T10:13:17.166000000</meta:creation-date>
    <dc:date>2021-04-27T10:28:28.863000000</dc:date>
    <meta:editing-duration>PT8M17S</meta:editing-duration>
    <meta:editing-cycles>4</meta:editing-cycles>
    <meta:generator>NDC_ODF_Application_Tools/2.0.4$Windows_X86_64 LibreOffice_project/ace8b54cb4771cd6636f2ccb1aac7c9dad875112</meta:generator>
    <meta:document-statistic meta:table-count="0" meta:image-count="0" meta:object-count="0" meta:page-count="3" meta:paragraph-count="22" meta:word-count="2757" meta:character-count="2844" meta:non-whitespace-character-count="2759"/>
  </office:meta>
</office:document-meta>
</file>